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text:bookmark-start text:name="__RefHeading___logbook_1"/><text:bookmark-start text:name="logbook"/>Logbook<text:bookmark-end text:name="__RefHeading___logbook_1"/><text:bookmark-end text:name="logbook"/></text:h>
      <text:p text:style-name="Text_20_body"><text:span text:style-name="Emphasis">This is your logbook. Insert here all relevant information regarding the evolution of your project</text:span></text:p>
      <text:h text:style-name="Heading_20_2" text:outline-level="2"><text:bookmark-start text:name="__RefHeading___weekly_report_2"/><text:bookmark-start text:name="weekly_report"/>Weekly Report<text:bookmark-end text:name="__RefHeading___weekly_report_2"/><text:bookmark-end text:name="weekly_report"/></text:h>
      <text:h text:style-name="Heading_20_3" text:outline-level="3"><text:bookmark-start text:name="__RefHeading___st_week_report_2023-02-23_-_2023-03-02_3"/><text:bookmark-start text:name="st_week_report_2023-02-23_-_2023-03-02"/>1st Week Report (2023-02-23 - 2023-03-02)<text:bookmark-end text:name="__RefHeading___st_week_report_2023-02-23_-_2023-03-02_3"/><text:bookmark-end text:name="st_week_report_2023-02-23_-_2023-03-02"/></text:h>
      <text:p text:style-name="Text_20_body">We had the EPS introduction, got to know each other better, started our first classes of the courses and we participated in the design thinking workshop where we were identifying problems and brainstorming about different design ideas. The chosen subject is 'our city experiences'. So far we're thinking about improving garbage bins in the city.</text:p>
      <text:h text:style-name="Heading_20_3" text:outline-level="3"><text:bookmark-start text:name="__RefHeading___nd_week_report_2023-03-02_-_2023-09-03_4"/><text:bookmark-start text:name="nd_week_report_2023-03-02_-_2023-09-03"/>2nd Week Report (2023-03-02 - 2023-09-03)<text:bookmark-end text:name="__RefHeading___nd_week_report_2023-03-02_-_2023-09-03_4"/><text:bookmark-end text:name="nd_week_report_2023-03-02_-_2023-09-03"/></text:h>
      <text:p text:style-name="Text_20_body">This week we did a lot of research for our topic. We also presented our ideas to the supervisors. We finished the design thinking workshop and narrowed down the problems we are focusing on. After that we worked on the Global Sprint Plan, the Project Backlog and the Initial Sprint Plan.</text:p>
      <text:h text:style-name="Heading_20_3" text:outline-level="3"><text:bookmark-start text:name="__RefHeading___rd_week_report_2023-09-03_-_2023-03-16_5"/><text:bookmark-start text:name="rd_week_report_2023-09-03_-_2023-03-16"/>3rd Week Report (2023-09-03 - 2023-03-16)<text:bookmark-end text:name="__RefHeading___rd_week_report_2023-09-03_-_2023-03-16_5"/><text:bookmark-end text:name="rd_week_report_2023-09-03_-_2023-03-16"/></text:h>
      <text:p text:style-name="Text_20_body">We continued the research and changed our idea based on the conclusion of the state of the art. Additionally, we talked about our team roles and started to divide the tasks a little.</text:p>
      <text:h text:style-name="Heading_20_3" text:outline-level="3"><text:bookmark-start text:name="__RefHeading___th_week_report_2023-03-16_-_2023-03-23_6"/><text:bookmark-start text:name="th_week_report_2023-03-16_-_2023-03-23"/>4th Week Report (2023-03-16 - 2023-03-23)<text:bookmark-end text:name="__RefHeading___th_week_report_2023-03-16_-_2023-03-23_6"/><text:bookmark-end text:name="th_week_report_2023-03-16_-_2023-03-23"/></text:h>
      <text:p text:style-name="Text_20_body">This week we started with structural drafts for the app and the bin and made a list of components and materials. We also set our project name and created the logo. </text:p>
      <text:h text:style-name="Heading_20_3" text:outline-level="3"><text:bookmark-start text:name="__RefHeading___th_week_report_2023-03-23_-_2023-03-30_7"/><text:bookmark-start text:name="th_week_report_2023-03-23_-_2023-03-30"/>5th Week Report (2023-03-23 - 2023-03-30)<text:bookmark-end text:name="__RefHeading___th_week_report_2023-03-23_-_2023-03-30_7"/><text:bookmark-end text:name="th_week_report_2023-03-23_-_2023-03-30"/></text:h>
      <text:p text:style-name="Text_20_body">This week we finished the market analysis and startet to think about our marketing campaign. Furthermore we developed the cardboard and the 3D model for the bin. For the app we started to collect design ideas.</text:p>
      <text:h text:style-name="Heading_20_3" text:outline-level="3"><text:bookmark-start text:name="__RefHeading___th_week_report_2023-03-30_-_2023-04-06_8"/><text:bookmark-start text:name="th_week_report_2023-03-30_-_2023-04-06"/>6th Week Report (2023-03-30 - 2023-04-06)<text:bookmark-end text:name="__RefHeading___th_week_report_2023-03-30_-_2023-04-06_8"/><text:bookmark-end text:name="th_week_report_2023-03-30_-_2023-04-06"/></text:h>
      <text:p text:style-name="Text_20_body">This week we finished our cardboard scale model and continued on Project Management, Marketing, the bin design and functions as well as the development of our app. </text:p>
      <text:h text:style-name="Heading_20_3" text:outline-level="3"><text:bookmark-start text:name="__RefHeading___th_week_report_2023-04-07_-_2023-04-13_9"/><text:bookmark-start text:name="th_week_report_2023-04-07_-_2023-04-13"/>7th Week Report (2023-04-07 - 2023-04-13)<text:bookmark-end text:name="__RefHeading___th_week_report_2023-04-07_-_2023-04-13_9"/><text:bookmark-end text:name="th_week_report_2023-04-07_-_2023-04-13"/></text:h>
      <text:p text:style-name="Text_20_body">This 2 weeks we were working on the markering plan, design and development of the application. We made also the cost structure, sustainability, ethics, project management, project development, procurement part and made progress in the 3D model. </text:p>
      <text:h text:style-name="Heading_20_3" text:outline-level="3"><text:bookmark-start text:name="__RefHeading___th_week_report_2023-04-14_-_2023-04-20_10"/><text:bookmark-start text:name="th_week_report_2023-04-14_-_2023-04-20"/>8th Week Report (2023-04-14 - 2023-04-20)<text:bookmark-end text:name="__RefHeading___th_week_report_2023-04-14_-_2023-04-20_10"/><text:bookmark-end text:name="th_week_report_2023-04-14_-_2023-04-20"/></text:h>
      <text:p text:style-name="Text_20_body">We completed and uploaded all necessary wiki entries and prepared slides for the interim presentation. The presentation took place at the end of the week.</text:p>
      <text:h text:style-name="Heading_20_3" text:outline-level="3"><text:bookmark-start text:name="__RefHeading___th_week_report_2023-04-21_-_2023-04-27_11"/><text:bookmark-start text:name="th_week_report_2023-04-21_-_2023-04-27"/>9th Week Report (2023-04-21 - 2023-04-27)<text:bookmark-end text:name="__RefHeading___th_week_report_2023-04-21_-_2023-04-27_11"/><text:bookmark-end text:name="th_week_report_2023-04-21_-_2023-04-27"/></text:h>
      <text:p text:style-name="Text_20_body">In this week we included the feedback in our wiki and continued working on the webapp as well as on the 3D model.</text:p>
      <text:h text:style-name="Heading_20_4" text:outline-level="4"><text:bookmark-start text:name="__RefHeading___th_week_report_2023-05-05_-_2023-05-18_12"/><text:bookmark-start text:name="th_week_report_2023-05-05_-_2023-05-18"/>10th Week Report (2023-05-05 - 2023-05-18)<text:bookmark-end text:name="__RefHeading___th_week_report_2023-05-05_-_2023-05-18_12"/><text:bookmark-end text:name="th_week_report_2023-05-05_-_2023-05-18"/></text:h>
      <text:p text:style-name="Text_20_body">We implemented the feedback, programmed for the app, delivered the details voor de 3d print model, conducted a stress-analysis, worked on the hardware and worked on the flyer and glossary.</text:p>
      <text:h text:style-name="Heading_20_4" text:outline-level="4"><text:bookmark-start text:name="__RefHeading___th_week_report_2023-05-19_-_2023-05-25_13"/><text:bookmark-start text:name="th_week_report_2023-05-19_-_2023-05-25"/>11th Week Report (2023-05-19 - 2023-05-25)<text:bookmark-end text:name="__RefHeading___th_week_report_2023-05-19_-_2023-05-25_13"/><text:bookmark-end text:name="th_week_report_2023-05-19_-_2023-05-25"/></text:h>
      <text:p text:style-name="Text_20_body">We implemented the feedback on the packaging solution and created more visuals for our social media account e.g. a GIF.</text:p>
      <text:h text:style-name="Heading_20_4" text:outline-level="4"><text:bookmark-start text:name="__RefHeading___th_week_report_2023-05-26_-_2023-05-31_14"/><text:bookmark-start text:name="th_week_report_2023-05-26_-_2023-05-31"/>12th Week Report (2023-05-26 - 2023-05-31)<text:bookmark-end text:name="__RefHeading___th_week_report_2023-05-26_-_2023-05-31_14"/><text:bookmark-end text:name="th_week_report_2023-05-26_-_2023-05-31"/></text:h>
      <text:p text:style-name="Text_20_body">In this week we worked on the paper, completed the lasts chapter on WIKI and also clarified the details for the campaign e.g. choosing the sound for out Tik Tok Video. Furthermore, we worked on finishing the app development as well.</text:p>
      <text:h text:style-name="Heading_20_2" text:outline-level="2"><text:bookmark-start text:name="__RefHeading___meetings_15"/><text:bookmark-start text:name="meetings"/>Meetings<text:bookmark-end text:name="__RefHeading___meetings_15"/><text:bookmark-end text:name="meetings"/></text:h>
      <text:h text:style-name="Heading_20_3" text:outline-level="3"><text:bookmark-start text:name="__RefHeading___st_meeting_2023-02-23_16"/><text:bookmark-start text:name="st_meeting_2023-02-23"/>1st Meeting  (2023-02-23)<text:bookmark-end text:name="__RefHeading___st_meeting_2023-02-23_16"/><text:bookmark-end text:name="st_meeting_2023-02-23"/></text:h>
      <text:h text:style-name="Heading_20_4" text:outline-level="4"><text:bookmark-start text:name="__RefHeading___agenda_17"/><text:bookmark-start text:name="agenda"/>Agenda:<text:bookmark-end text:name="__RefHeading___agenda_17"/><text:bookmark-end text:name="agenda"/></text:h>
      <text:list text:style-name="Numbering_20_1" text:continue-numbering="false">
        <text:list-item>
          <text:p text:style-name="Numbering_20_1_Content_First"> Presentation</text:p>
        </text:list-item>
        <text:list-item>
          <text:p text:style-name="Numbering_20_1_Content"> Modus operandi</text:p>
        </text:list-item>
        <text:list-item>
          <text:p text:style-name="Numbering_20_1_Content"> Project proposals</text:p>
        </text:list-item>
        <text:list-item>
          <text:p text:style-name="Numbering_20_1_Content_Last"> Electronic logbook (Wiki)</text:p>
        </text:list-item>
      </text:list>
      <text:h text:style-name="Heading_20_4" text:outline-level="4"><text:bookmark-start text:name="__RefHeading___minute_18"/><text:bookmark-start text:name="minute"/>Minute:<text:bookmark-end text:name="__RefHeading___minute_18"/><text:bookmark-end text:name="minute"/></text:h>
      <text:p text:style-name="Text_20_body">We brainstormed about our preferences of the project proposals.</text:p>
      <text:h text:style-name="Heading_20_3" text:outline-level="3"><text:bookmark-start text:name="__RefHeading___nd_meeting_2023-03-02_19"/><text:bookmark-start text:name="nd_meeting_2023-03-02"/>2nd Meeting (2023-03-02)<text:bookmark-end text:name="__RefHeading___nd_meeting_2023-03-02_19"/><text:bookmark-end text:name="nd_meeting_2023-03-02"/></text:h>
      <text:h text:style-name="Heading_20_4" text:outline-level="4"><text:bookmark-start text:name="__RefHeading___agenda_20"/><text:bookmark-start text:name="agenda1"/>Agenda:<text:bookmark-end text:name="__RefHeading___agenda_20"/><text:bookmark-end text:name="agenda1"/></text:h>
      <text:list text:style-name="Numbering_20_1" text:continue-numbering="false">
        <text:list-item>
          <text:p text:style-name="Numbering_20_1_Content_First"> Pitch</text:p>
        </text:list-item>
        <text:list-item>
          <text:p text:style-name="Numbering_20_1_Content"> Problem Solving</text:p>
        </text:list-item>
        <text:list-item>
          <text:p text:style-name="Numbering_20_1_Content_Last"> Discussion</text:p>
        </text:list-item>
      </text:list>
      <text:h text:style-name="Heading_20_4" text:outline-level="4"><text:bookmark-start text:name="__RefHeading___minute_21"/><text:bookmark-start text:name="minute1"/>Minute:<text:bookmark-end text:name="__RefHeading___minute_21"/><text:bookmark-end text:name="minute1"/></text:h>
      <text:p text:style-name="Text_20_body">We presented our idea to supervisors and discussed the problem we want to focus on.</text:p>
      <text:h text:style-name="Heading_20_3" text:outline-level="3"><text:bookmark-start text:name="__RefHeading___rd_meeting_2023-03-09_22"/><text:bookmark-start text:name="rd_meeting_2023-03-09"/>3rd Meeting (2023-03-09)<text:bookmark-end text:name="__RefHeading___rd_meeting_2023-03-09_22"/><text:bookmark-end text:name="rd_meeting_2023-03-09"/></text:h>
      <text:h text:style-name="Heading_20_4" text:outline-level="4"><text:bookmark-start text:name="__RefHeading___agenda_23"/><text:bookmark-start text:name="agenda2"/>Agenda:<text:bookmark-end text:name="__RefHeading___agenda_23"/><text:bookmark-end text:name="agenda2"/></text:h>
      <text:list text:style-name="List_20_1" text:continue-numbering="false">
        <text:list-item>
          <text:p text:style-name="List_20_1_Content_First"> Present state of the art</text:p>
        </text:list-item>
        <text:list-item>
          <text:p text:style-name="List_20_1_Content"> Backlog</text:p>
        </text:list-item>
        <text:list-item>
          <text:p text:style-name="List_20_1_Content"> Global sprint plan</text:p>
        </text:list-item>
        <text:list-item>
          <text:p text:style-name="List_20_1_Content"> Gantt chart</text:p>
        </text:list-item>
        <text:list-item>
          <text:p text:style-name="List_20_1_Content"> Feedback</text:p>
        </text:list-item>
        <text:list-item>
          <text:p text:style-name="List_20_1_Content_Last"> Discussion</text:p>
        </text:list-item>
      </text:list>
      <text:h text:style-name="Heading_20_4" text:outline-level="4"><text:bookmark-start text:name="__RefHeading___minute_24"/><text:bookmark-start text:name="minute2"/>Minute:<text:bookmark-end text:name="__RefHeading___minute_24"/><text:bookmark-end text:name="minute2"/></text:h>
      <text:p text:style-name="Text_20_body">First, we presented the research results to our supervisors. Then we got feedback on how to improve the current state of the text and the gantt chart.</text:p>
      <text:h text:style-name="Heading_20_3" text:outline-level="3"><text:bookmark-start text:name="__RefHeading___th_meeting_2023-03-16_25"/><text:bookmark-start text:name="th_meeting_2023-03-16"/>4th Meeting (2023-03-16)<text:bookmark-end text:name="__RefHeading___th_meeting_2023-03-16_25"/><text:bookmark-end text:name="th_meeting_2023-03-16"/></text:h>
      <text:h text:style-name="Heading_20_4" text:outline-level="4"><text:bookmark-start text:name="__RefHeading___agenda_26"/><text:bookmark-start text:name="agenda3"/>Agenda:<text:bookmark-end text:name="__RefHeading___agenda_26"/><text:bookmark-end text:name="agenda3"/></text:h>
      <text:list text:style-name="List_20_1" text:continue-numbering="false">
        <text:list-item>
          <text:p text:style-name="List_20_1_Content_First"> Present the new version of our state of the art research</text:p>
        </text:list-item>
        <text:list-item>
          <text:p text:style-name="List_20_1_Content"> Explain our project idea</text:p>
        </text:list-item>
        <text:list-item>
          <text:p text:style-name="List_20_1_Content"> Feedback / Comments on our project</text:p>
        </text:list-item>
        <text:list-item>
          <text:p text:style-name="List_20_1_Content_Last"> Advise for the next steps</text:p>
        </text:list-item>
      </text:list>
      <text:h text:style-name="Heading_20_4" text:outline-level="4"><text:bookmark-start text:name="__RefHeading___minute_27"/><text:bookmark-start text:name="minute3"/>Minute:<text:bookmark-end text:name="__RefHeading___minute_27"/><text:bookmark-end text:name="minute3"/></text:h>
      <text:p text:style-name="Text_20_body">In this meeting our project idea was confirmed by the supervisors. Now we just need to think of a way to combine the action of throwing trash in the bin with the app. We had questions about the black box and the bin prototype and got help with that. Moreover, we talked about the To-Do’s for next week. </text:p>
      <text:h text:style-name="Heading_20_3" text:outline-level="3"><text:bookmark-start text:name="__RefHeading___th_meeting_2023-03-23_28"/><text:bookmark-start text:name="th_meeting_2023-03-23"/>5th Meeting (2023-03-23)<text:bookmark-end text:name="__RefHeading___th_meeting_2023-03-23_28"/><text:bookmark-end text:name="th_meeting_2023-03-23"/></text:h>
      <text:h text:style-name="Heading_20_4" text:outline-level="4"><text:bookmark-start text:name="__RefHeading___agenda_29"/><text:bookmark-start text:name="agenda4"/>Agenda:<text:bookmark-end text:name="__RefHeading___agenda_29"/><text:bookmark-end text:name="agenda4"/></text:h>
      <text:list text:style-name="List_20_1" text:continue-numbering="false">
        <text:list-item>
          <text:p text:style-name="List_20_1_Content_First"> 3D model</text:p>
        </text:list-item>
        <text:list-item>
          <text:p text:style-name="List_20_1_Content"> List of components and materials</text:p>
        </text:list-item>
        <text:list-item>
          <text:p text:style-name="List_20_1_Content"> Feedback</text:p>
        </text:list-item>
        <text:list-item>
          <text:p text:style-name="List_20_1_Content_Last"> Discussion </text:p>
        </text:list-item>
      </text:list>
      <text:h text:style-name="Heading_20_4" text:outline-level="4"><text:bookmark-start text:name="__RefHeading___minute_30"/><text:bookmark-start text:name="minute4"/>Minute:<text:bookmark-end text:name="__RefHeading___minute_30"/><text:bookmark-end text:name="minute4"/></text:h>
      <text:p text:style-name="Text_20_body">In this meeting our 3D model was confirmed by the teachers. We need to keep working on the 3D model, compare different materials and get a list of the components of our structure.</text:p>
      <text:h text:style-name="Heading_20_3" text:outline-level="3"><text:bookmark-start text:name="__RefHeading___th_meeting_2023-03-30_31"/><text:bookmark-start text:name="th_meeting_2023-03-30"/>6th Meeting (2023-03-30)<text:bookmark-end text:name="__RefHeading___th_meeting_2023-03-30_31"/><text:bookmark-end text:name="th_meeting_2023-03-30"/></text:h>
      <text:h text:style-name="Heading_20_4" text:outline-level="4"><text:bookmark-start text:name="__RefHeading___agenda_32"/><text:bookmark-start text:name="agenda5"/>Agenda:<text:bookmark-end text:name="__RefHeading___agenda_32"/><text:bookmark-end text:name="agenda5"/></text:h>
      <text:list text:style-name="List_20_1" text:continue-numbering="false">
        <text:list-item>
          <text:p text:style-name="List_20_1_Content_First"> Updated list of materials and components </text:p>
        </text:list-item>
        <text:list-item>
          <text:p text:style-name="List_20_1_Content"> Cardboard scale model</text:p>
        </text:list-item>
        <text:list-item>
          <text:p text:style-name="List_20_1_Content"> App progression</text:p>
        </text:list-item>
        <text:list-item>
          <text:p text:style-name="List_20_1_Content"> Feedback</text:p>
        </text:list-item>
        <text:list-item>
          <text:p text:style-name="List_20_1_Content_Last"> Discussion</text:p>
        </text:list-item>
      </text:list>
      <text:h text:style-name="Heading_20_4" text:outline-level="4"><text:bookmark-start text:name="__RefHeading___minute_33"/><text:bookmark-start text:name="minute5"/>Minute:<text:bookmark-end text:name="__RefHeading___minute_33"/><text:bookmark-end text:name="minute5"/></text:h>
      <text:p text:style-name="Text_20_body">In this meeting our cardboard scale model got confirmed. We also received feedback on our Wiki layout. Moreover, we talked about the next steps we have to do.</text:p>
      <text:h text:style-name="Heading_20_3" text:outline-level="3"><text:bookmark-start text:name="__RefHeading___th_meeting_2023-04-12_34"/><text:bookmark-start text:name="th_meeting_2023-04-12"/>7th Meeting (2023-04-12)<text:bookmark-end text:name="__RefHeading___th_meeting_2023-04-12_34"/><text:bookmark-end text:name="th_meeting_2023-04-12"/></text:h>
      <text:h text:style-name="Heading_20_4" text:outline-level="4"><text:bookmark-start text:name="__RefHeading___agenda_35"/><text:bookmark-start text:name="agenda6"/>Agenda:<text:bookmark-end text:name="__RefHeading___agenda_35"/><text:bookmark-end text:name="agenda6"/></text:h>
      <text:list text:style-name="List_20_1" text:continue-numbering="false">
        <text:list-item>
          <text:p text:style-name="List_20_1_Content_First"> Show wireframe</text:p>
        </text:list-item>
        <text:list-item>
          <text:p text:style-name="List_20_1_Content"> Feedback on Wiki</text:p>
        </text:list-item>
        <text:list-item>
          <text:p text:style-name="List_20_1_Content_Last"> Discussion</text:p>
        </text:list-item>
      </text:list>
      <text:h text:style-name="Heading_20_4" text:outline-level="4"><text:bookmark-start text:name="__RefHeading___minute_36"/><text:bookmark-start text:name="minute6"/>Minute:<text:bookmark-end text:name="__RefHeading___minute_36"/><text:bookmark-end text:name="minute6"/></text:h>
      <text:p text:style-name="Text_20_body">During this meeting we showed our wireframes and the lectors liked the design. We also taked a bit about the content of the intrim presentation.</text:p>
      <text:h text:style-name="Heading_20_3" text:outline-level="3"><text:bookmark-start text:name="__RefHeading___th_meeting_2023-04-27_37"/><text:bookmark-start text:name="th_meeting_2023-04-27"/>8th Meeting (2023-04-27)<text:bookmark-end text:name="__RefHeading___th_meeting_2023-04-27_37"/><text:bookmark-end text:name="th_meeting_2023-04-27"/></text:h>
      <text:h text:style-name="Heading_20_4" text:outline-level="4"><text:bookmark-start text:name="__RefHeading___agenda_38"/><text:bookmark-start text:name="agenda7"/>Agenda:<text:bookmark-end text:name="__RefHeading___agenda_38"/><text:bookmark-end text:name="agenda7"/></text:h>
      <text:list text:style-name="List_20_1" text:continue-numbering="false">
        <text:list-item>
          <text:p text:style-name="List_20_1_Content_First"> Interim Presentation Feedback</text:p>
        </text:list-item>
        <text:list-item>
          <text:p text:style-name="List_20_1_Content"> 3D Model for 3D-printing</text:p>
        </text:list-item>
        <text:list-item>
          <text:p text:style-name="List_20_1_Content"> Stress Analysis</text:p>
        </text:list-item>
        <text:list-item>
          <text:p text:style-name="List_20_1_Content_Last"> Questions</text:p>
        </text:list-item>
      </text:list>
      <text:h text:style-name="Heading_20_4" text:outline-level="4"><text:bookmark-start text:name="__RefHeading___minute_39"/><text:bookmark-start text:name="minute7"/>Minute:<text:bookmark-end text:name="__RefHeading___minute_39"/><text:bookmark-end text:name="minute7"/></text:h>
      <text:p text:style-name="Text_20_body">We presented the 3D model and spoke about the material list. Moreover, we discussed some questions about the stress analysis and the 3D printing.</text:p>
      <text:h text:style-name="Heading_20_3" text:outline-level="3"><text:bookmark-start text:name="__RefHeading___th_meeting_2023-05-04_40"/><text:bookmark-start text:name="th_meeting_2023-05-04"/>9th Meeting (2023-05-04)<text:bookmark-end text:name="__RefHeading___th_meeting_2023-05-04_40"/><text:bookmark-end text:name="th_meeting_2023-05-04"/></text:h>
      <text:h text:style-name="Heading_20_4" text:outline-level="4"><text:bookmark-start text:name="__RefHeading___agenda_41"/><text:bookmark-start text:name="agenda8"/>Agenda:<text:bookmark-end text:name="__RefHeading___agenda_41"/><text:bookmark-end text:name="agenda8"/></text:h>
      <text:list text:style-name="List_20_1" text:continue-numbering="false">
        <text:list-item>
          <text:p text:style-name="List_20_1_Content_First"> App Design</text:p>
        </text:list-item>
        <text:list-item>
          <text:p text:style-name="List_20_1_Content"> Questions </text:p>
          <text:list text:style-name="List_20_1">
            <text:list-item>
              <text:p text:style-name="List_20_1_Content"> Wiki Liability part</text:p>
            </text:list-item>
            <text:list-item>
              <text:p text:style-name="List_20_1_Content"> Campaign details as part of Project Developement in Wiki?</text:p>
            </text:list-item>
            <text:list-item>
              <text:p text:style-name="List_20_1_Content_Last"> Audio/Video Equipment</text:p>
            </text:list-item>
          </text:list>
        </text:list-item>
      </text:list>
      <text:h text:style-name="Heading_20_4" text:outline-level="4"><text:bookmark-start text:name="__RefHeading___minute_42"/><text:bookmark-start text:name="minute8"/>Minute:<text:bookmark-end text:name="__RefHeading___minute_42"/><text:bookmark-end text:name="minute8"/></text:h>
      <text:p text:style-name="Text_20_body">This Meeting was mainly about getting answers to all our questions. </text:p>
      <text:h text:style-name="Heading_20_3" text:outline-level="3"><text:bookmark-start text:name="__RefHeading___th_meeting_2023-05-18_43"/><text:bookmark-start text:name="th_meeting_2023-05-18"/>10th Meeting (2023-05-18)<text:bookmark-end text:name="__RefHeading___th_meeting_2023-05-18_43"/><text:bookmark-end text:name="th_meeting_2023-05-18"/></text:h>
      <text:h text:style-name="Heading_20_4" text:outline-level="4"><text:bookmark-start text:name="__RefHeading___agenda_44"/><text:bookmark-start text:name="agenda9"/>Agenda:<text:bookmark-end text:name="__RefHeading___agenda_44"/><text:bookmark-end text:name="agenda9"/></text:h>
      <text:list text:style-name="List_20_1" text:continue-numbering="false">
        <text:list-item>
          <text:p text:style-name="List_20_1_Content_First"> Packaging solution feedback</text:p>
        </text:list-item>
        <text:list-item>
          <text:p text:style-name="List_20_1_Content"> App functions feedback</text:p>
        </text:list-item>
        <text:list-item>
          <text:p text:style-name="List_20_1_Content_Last"> Details end presentation</text:p>
        </text:list-item>
      </text:list>
      <text:h text:style-name="Heading_20_4" text:outline-level="4"><text:bookmark-start text:name="__RefHeading___minute_45"/><text:bookmark-start text:name="minute9"/>Minute:<text:bookmark-end text:name="__RefHeading___minute_45"/><text:bookmark-end text:name="minute9"/></text:h>
      <text:h text:style-name="Heading_20_3" text:outline-level="3"><text:bookmark-start text:name="__RefHeading___th_meeting_2023-05-25_46"/><text:bookmark-start text:name="th_meeting_2023-05-25"/>11th Meeting (2023-05-25)<text:bookmark-end text:name="__RefHeading___th_meeting_2023-05-25_46"/><text:bookmark-end text:name="th_meeting_2023-05-25"/></text:h>
      <text:h text:style-name="Heading_20_4" text:outline-level="4"><text:bookmark-start text:name="__RefHeading___agenda_47"/><text:bookmark-start text:name="agenda10"/>Agenda:<text:bookmark-end text:name="__RefHeading___agenda_47"/><text:bookmark-end text:name="agenda10"/></text:h>
      <text:list text:style-name="List_20_1" text:continue-numbering="false">
        <text:list-item>
          <text:p text:style-name="List_20_1_Content_First"> Packaging solution improvement</text:p>
        </text:list-item>
        <text:list-item>
          <text:p text:style-name="List_20_1_Content"> Poster, Social Media Campaign</text:p>
        </text:list-item>
        <text:list-item>
          <text:p text:style-name="List_20_1_Content_Last"> Question about Functional Tests</text:p>
        </text:list-item>
      </text:list>
      <text:h text:style-name="Heading_20_4" text:outline-level="4"><text:bookmark-start text:name="__RefHeading___minute_48"/><text:bookmark-start text:name="minute10"/>Minute:<text:bookmark-end text:name="__RefHeading___minute_48"/><text:bookmark-end text:name="minute10"/></text:h>
      <text:p text:style-name="Text_20_body">We presented our improved packaging solution and our final posters. Our questions regarding the functional tests could be answered.</text:p>
      <text:h text:style-name="Heading_20_3" text:outline-level="3"><text:bookmark-start text:name="__RefHeading___th_meeting_2023-06-01_49"/><text:bookmark-start text:name="th_meeting_2023-06-01"/>12th Meeting (2023-06-01)<text:bookmark-end text:name="__RefHeading___th_meeting_2023-06-01_49"/><text:bookmark-end text:name="th_meeting_2023-06-01"/></text:h>
      <text:h text:style-name="Heading_20_4" text:outline-level="4"><text:bookmark-start text:name="__RefHeading___agenda_50"/><text:bookmark-start text:name="agenda11"/>Agenda:<text:bookmark-end text:name="__RefHeading___agenda_50"/><text:bookmark-end text:name="agenda11"/></text:h>
      <text:list text:style-name="List_20_1" text:continue-numbering="false">
        <text:list-item>
          <text:p text:style-name="List_20_1_Content_First"> 3D-Model </text:p>
        </text:list-item>
        <text:list-item>
          <text:p text:style-name="List_20_1_Content"> Simulation Files</text:p>
        </text:list-item>
        <text:list-item>
          <text:p text:style-name="List_20_1_Content_Last"> Paper</text:p>
        </text:list-item>
      </text:list>
      <text:h text:style-name="Heading_20_4" text:outline-level="4"><text:bookmark-start text:name="__RefHeading___minute_51"/><text:bookmark-start text:name="minute11"/>Minute:<text:bookmark-end text:name="__RefHeading___minute_51"/><text:bookmark-end text:name="minute11"/></text:h>
      <text:p text:style-name="Text_20_body">In this meeting we talked about the finishing aspects which need to be done. Moreover, we received feedback on the paper.</text:p>
      <text:h text:style-name="Heading_20_3" text:outline-level="3"><text:bookmark-start text:name="__RefHeading___th_meeting_2023-06-07_52"/><text:bookmark-start text:name="th_meeting_2023-06-07"/>13th Meeting (2023-06-07)<text:bookmark-end text:name="__RefHeading___th_meeting_2023-06-07_52"/><text:bookmark-end text:name="th_meeting_2023-06-07"/></text:h>
      <text:h text:style-name="Heading_20_4" text:outline-level="4"><text:bookmark-start text:name="__RefHeading___agenda_53"/><text:bookmark-start text:name="agenda12"/>Agenda:<text:bookmark-end text:name="__RefHeading___agenda_53"/><text:bookmark-end text:name="agenda12"/></text:h>
      <text:list text:style-name="List_20_1" text:continue-numbering="false">
        <text:list-item>
          <text:p text:style-name="List_20_1_Content_First"> 3D-Model Video</text:p>
        </text:list-item>
        <text:list-item>
          <text:p text:style-name="List_20_1_Content"> Manual</text:p>
        </text:list-item>
        <text:list-item>
          <text:p text:style-name="List_20_1_Content_Last"> Individual Assessment</text:p>
        </text:list-item>
      </text:list>
      <text:h text:style-name="Heading_20_4" text:outline-level="4"><text:bookmark-start text:name="__RefHeading___minute_54"/><text:bookmark-start text:name="minute12"/>Minute:<text:bookmark-end text:name="__RefHeading___minute_54"/><text:bookmark-end text:name="minute12"/></text:h>
      <text:h text:style-name="Heading_20_2" text:outline-level="2"><text:bookmark-start text:name="__RefHeading___activities_55"/><text:bookmark-start text:name="activities"/>Activities<text:bookmark-end text:name="__RefHeading___activities_55"/><text:bookmark-end text:name="activities"/></text:h>
      <text:p text:style-name="Text_20_body"><text:span text:style-name="Emphasis">Please register here all accomplished project activities</text:span></text:p>
      <table:table table:style-name="Table">
        <table:table-column/>
        <table:table-column/>
        <table:table-column/>
        <table:table-column/>
        <table:table-column/>
        <table:table-row>
          <table:table-cell office:value-type="string" table:style-name="tableheader">
            <text:p text:style-name="Table_20_Heading"> Start      </text:p>
          </table:table-cell>
          <table:table-cell office:value-type="string" table:style-name="tableheader">
            <text:p text:style-name="Table_20_Heading"> End       </text:p>
          </table:table-cell>
          <table:table-cell office:value-type="string" table:style-name="tableheader">
            <text:p text:style-name="Table_20_Heading"> Task          </text:p>
          </table:table-cell>
          <table:table-cell office:value-type="string" table:style-name="tableheader">
            <text:p text:style-name="Table_20_Heading">Description </text:p>
          </table:table-cell>
          <table:table-cell office:value-type="string" table:style-name="tableheader">
            <text:p text:style-name="Table_20_Heading">  Who</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6T19::32:37</meta:creation-date>
    <dc:creator>Generated</dc:creator>
    <dc:date>2026-09-06T19::32:37</dc:date>
    <dc:language>en-US</dc:language>
    <meta:editing-cycles>1</meta:editing-cycles>
    <meta:editing-duration>PT0S</meta:editing-duration>
    <dc:title>log</dc:title>
  </office:meta>
</office:document-meta>
</file>